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ing_20_1" style:list-style-name="">
      <style:paragraph-properties fo:line-height="100%"/>
    </style:style>
    <style:style style:name="P2" style:family="paragraph" style:parent-style-name="Standard">
      <style:paragraph-properties fo:margin-left="0cm" fo:margin-right="0cm" fo:margin-top="0cm" fo:margin-bottom="0.499cm" style:contextual-spacing="false" fo:line-height="100%" fo:text-indent="0cm" style:auto-text-indent="false"/>
      <style:text-properties style:font-name="Cambria" officeooo:paragraph-rsid="000aabbb" loext:padding="0cm" loext:border="none"/>
    </style:style>
    <style:style style:name="P3" style:family="paragraph" style:parent-style-name="Text_20_body">
      <style:paragraph-properties fo:margin-left="0cm" fo:margin-right="0cm" fo:margin-top="0cm" fo:margin-bottom="0cm" style:contextual-spacing="false" fo:line-height="100%" fo:text-indent="0cm" style:auto-text-indent="false"/>
      <style:text-properties loext:padding="0cm" loext:border="none"/>
    </style:style>
    <style:style style:name="P4" style:family="paragraph" style:parent-style-name="Text_20_body" style:list-style-name="L1">
      <style:paragraph-properties fo:margin-left="0cm" fo:margin-right="0cm" fo:margin-top="0cm" fo:margin-bottom="0cm" style:contextual-spacing="false" fo:line-height="100%" fo:text-indent="0cm" style:auto-text-indent="false" fo:padding="0cm" fo:border="none"/>
      <style:text-properties style:font-name="Cambria" officeooo:paragraph-rsid="000aabbb" loext:padding="0cm" loext:border="none"/>
    </style:style>
    <style:style style:name="P5" style:family="paragraph" style:parent-style-name="Text_20_body" style:list-style-name="L1">
      <style:paragraph-properties fo:margin-left="0cm" fo:margin-right="0cm" fo:margin-top="0cm" fo:margin-bottom="0cm" style:contextual-spacing="false" fo:line-height="100%" fo:text-indent="0cm" style:auto-text-indent="false" fo:padding="0cm" fo:border="none"/>
      <style:text-properties style:font-name="Cambria" loext:padding="0cm" loext:border="none"/>
    </style:style>
    <style:style style:name="P6" style:family="paragraph" style:parent-style-name="Text_20_body">
      <style:paragraph-properties fo:margin-left="0cm" fo:margin-right="0cm" fo:margin-top="0cm" fo:margin-bottom="0cm" style:contextual-spacing="false" fo:line-height="100%" fo:text-indent="0cm" style:auto-text-indent="false"/>
      <style:text-properties style:font-name="Cambria" loext:padding="0cm" loext:border="none"/>
    </style:style>
    <style:style style:name="P7" style:family="paragraph" style:parent-style-name="Text_20_body">
      <style:paragraph-properties fo:margin-left="0cm" fo:margin-right="0cm" fo:margin-top="0cm" fo:margin-bottom="0cm" style:contextual-spacing="false" fo:line-height="100%" fo:text-indent="0cm" style:auto-text-indent="false"/>
      <style:text-properties style:font-name="Cambria" officeooo:paragraph-rsid="000c909b" loext:padding="0cm" loext:border="none"/>
    </style:style>
    <style:style style:name="P8" style:family="paragraph" style:parent-style-name="Text_20_body" style:list-style-name="L1">
      <style:paragraph-properties fo:margin-left="0cm" fo:margin-right="0cm" fo:margin-top="0cm" fo:margin-bottom="0cm" style:contextual-spacing="false" fo:line-height="100%" fo:text-indent="0cm" style:auto-text-indent="false" fo:padding="0cm" fo:border="none"/>
    </style:style>
    <style:style style:name="P9" style:family="paragraph" style:parent-style-name="Text_20_body" style:list-style-name="L1">
      <style:paragraph-properties fo:margin-left="0cm" fo:margin-right="0cm" fo:line-height="100%" fo:text-indent="0cm" style:auto-text-indent="false" fo:padding="0cm" fo:border="none"/>
    </style:style>
    <style:style style:name="P10" style:family="paragraph" style:parent-style-name="Text_20_body">
      <style:paragraph-properties fo:margin-top="0cm" fo:margin-bottom="0cm" style:contextual-spacing="false" fo:line-height="100%"/>
    </style:style>
    <style:style style:name="T1" style:family="text">
      <style:text-properties loext:padding="0cm" loext:border="none"/>
    </style:style>
    <style:style style:name="T2" style:family="text">
      <style:text-properties style:font-name="Cambria"/>
    </style:style>
    <style:style style:name="T3" style:family="text">
      <style:text-properties style:font-name="Cambria" fo:font-size="12pt" style:font-size-asian="12pt" style:font-size-complex="12pt"/>
    </style:style>
    <style:style style:name="T4" style:family="text">
      <style:text-properties style:font-name="Cambria" fo:font-size="16pt" style:font-size-asian="16pt" style:font-size-complex="16pt"/>
    </style:style>
    <style:style style:name="T5" style:family="text">
      <style:text-properties style:font-name="Cambria" fo:font-size="14pt" style:font-size-asian="14pt" style:font-size-complex="14pt"/>
    </style:style>
    <style:style style:name="T6" style:family="text">
      <style:text-properties style:font-name="Cambria" loext:padding="0cm" loext:border="none"/>
    </style:style>
    <style:style style:name="T7" style:family="text">
      <style:text-properties officeooo:rsid="000c909b"/>
    </style:style>
    <text:list-style style:name="L1">
      <text:list-level-style-number text:level="1" text:style-name="Numbering_20_Symbols" loext:num-list-format="%1%." style:num-suffix="." style:num-format="1">
        <style:list-level-properties text:space-before="1.251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span text:style-name="T2">VNITŘNÍ ŘÁD ŠKOLY</text:span><text:line-break/><text:span text:style-name="T3">Mateřská škola Miskovice, příspěvková organizace</text:span><text:line-break/><text:span text:style-name="T5">2026/2027</text:span></text:h>
      <text:p text:style-name="P2">Děti se do MŠ přijímají zpravidla od 6.30 do 8.15 hod.. Poté se mat. škola uzamyká (hlavní vchod a vchod do budovy) z důvodu bezpečnosti. Po předchozí dohodě s pedagogem lze přivádět děti (v mimořádných situacích) do MŠ ojediněle v jinou hodinu, nejdéle však do 10.00 hod.. Dítě musí být nahlášené ke stravování.</text:p>
      <text:list text:style-name="L1">
        <text:list-item>
          <text:p text:style-name="P4">Rodiče jsou povinni předat dítě osobně paní učitelce, teprve pak mohou ze školky odejít. Učitelky mají povinnost provést rychlé zjištění zdravotního stavu dětí za přítomnosti rodičů ještě před vstupem dítěte do třídy. V případě nálezu mohou konzultovat s rodiči nebo provést zápis do zdravotního sešitu. V případě zjištění onemocnění dítěte během dne, kontaktují učitelky rodiče telefonicky.</text:p>
        </text:list-item>
        <text:list-item>
          <text:p text:style-name="P5">Do MŠ patří pouze dítě zcela zdravé. Učitelky mají povinnost chránit zdravé děti před nákazou od dětí silně nachlazených nebo nemocných.</text:p>
        </text:list-item>
        <text:list-item>
          <text:p text:style-name="P5">Rodiče jsou povinni ihned nahlásit MŠ změny v osobních datech dítěte (tel. číslo na rodiče nebo rodinné příslušníky, změnu zdravotní pojišťovny a vše co je součástí školní matriky dítěte).</text:p>
        </text:list-item>
        <text:list-item>
          <text:p text:style-name="P5">Paní učitelky jsou povinny respektovat omluvu dítěte zákonným zástupcem. Rodiče nepřítomnost dítěte nahlásí škole předem anebo do tří dnů aktuální absence.</text:p>
        </text:list-item>
        <text:list-item>
          <text:p text:style-name="P5">Rodiče jsou povinni hlásit výskyt infekčního onemocnění v rodině. Po vyléčení přijímáme dítě do MŠ s potvrzením od lékaře, které zaručí, že je dítě doléčeno.</text:p>
        </text:list-item>
        <text:list-item>
          <text:p text:style-name="P8"><text:span text:style-name="T6">Rodiče mají právo znát v dostatečném časovém předstihu termín uzavření mateřské školy o hlavních prázdninách. Informace na </text:span><text:a xlink:type="simple" xlink:href="http://www.skolka-miskovice.cz/" office:target-frame-name="_blank" xlink:show="new" text:style-name="Internet_20_link" text:visited-style-name="Visited_20_Internet_20_Link"><text:span text:style-name="T6">www.skolka-miskovice.cz</text:span></text:a><text:span text:style-name="T6">.</text:span></text:p>
        </text:list-item>
        <text:list-item>
          <text:p text:style-name="P5">Výše úplaty za předškolní vzdělávání na školní rok je 700 Kč za měsíc (tzn. 700 Kč platí všichni rodiče, kteří mají řádně podanou přihlášku a jsou vy<text:span text:style-name="T7">rozu</text:span>měni o přijetí dítěte do MŠ). Úplatu neplatí rodiče dětí, které půjdou v následujícím školním roce do ZŠ.</text:p>
        </text:list-item>
        <text:list-item>
          <text:p text:style-name="P5">Otázky týkající se stravování projednávají rodiče s vedoucí ŠJ. Platby jsou přijímány bezhotovostním způsobem vždy do 20 dne předcházejícího měsíce.</text:p>
        </text:list-item>
        <text:list-item>
          <text:p text:style-name="P5">Přihlášky a odhlášky jsou přijímány telefonicky nebo osobně, a to den předem do 12.30 hod.. Další informace jsou v Provozním řádu ŠJ.</text:p>
        </text:list-item>
        <text:list-item>
          <text:p text:style-name="P5">Osobní věci, které má dítě v MŠ je třeba podepsat a v průběhu roku obnovovat. Nezapomínejte na náhradní oděv a oděv odpovídající aktuálnímu počasí.</text:p>
        </text:list-item>
        <text:list-item>
          <text:p text:style-name="P5">MŠ spolupracuje s rodiči s cílem rozvíjet aktivity a organizovat činnosti ve prospěch dětí. Rodič má právo být informován o prospívání svého dítěte.</text:p>
        </text:list-item>
        <text:list-item>
          <text:p text:style-name="P5">Rodiče mají právo účastnit se a podílet se na různých programech a akcích o kterých jsou pravidelně a dostatečně informováni.</text:p>
        </text:list-item>
        <text:list-item>
          <text:p text:style-name="P5">Rodiče si mohou vyzvednout neodhlášenou stravu pouze první den nemoci dítěte (10.50 – 11.10 hod.).</text:p>
        </text:list-item>
        <text:list-item>
          <text:p text:style-name="P5">Rodiče mají právo vyžádat si konzultaci s p. učitelkou (předem domluvený termín).</text:p>
        </text:list-item>
        <text:list-item>
          <text:p text:style-name="P5">Provoz mateřské školy je od 6.30 do 16.30 hod.. Rodiče si děti vyzvedávají tak, aby se mohla budova uzamykat v 16.30 hod.</text:p>
        </text:list-item>
        <text:list-item>
          <text:p text:style-name="P9"><text:span text:style-name="T6">Rodiče a zaměstnanci MŠ jsou seznámeni se Školním řádem. Školní řád je umístěn v šatnách jednotlivých tříd a na </text:span><text:a xlink:type="simple" xlink:href="http://www.skolka-miskovice.cz/" office:target-frame-name="_blank" xlink:show="new" text:style-name="Internet_20_link" text:visited-style-name="Visited_20_Internet_20_Link"><text:span text:style-name="T6">www.skolka-miskovice.cz</text:span></text:a><text:span text:style-name="T6">.</text:span></text:p>
        </text:list-item>
      </text:list>
      <text:p text:style-name="P6"/>
      <text:p text:style-name="P7">S kolektivem učitelek a ved. školní jídelny vypracovala: A. Glezov<text:span text:style-name="T7">a</text:span>-Crudu, zastupující řed. MŠ.<text:line-break/></text:p>
      <text:p text:style-name="P7">Platnost dokumentu: 1.9.2026 – 31.8.2027</text:p>
      <text:p text:style-name="P3"/>
      <text:p text:style-name="P10"><text:lin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center" style:justify-single-word="false"/>
      <style:text-properties fo:font-size="18pt" fo:font-weight="bold" style:font-size-asian="18pt" style:font-weight-asian="bold" style:font-size-complex="18pt" style:font-weight-complex="bold"/>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499cm" fo:margin-bottom="1.499cm" fo:margin-left="1.499cm" fo:margin-right="1.499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31T18:04:18.119000000</meta:creation-date>
    <dc:date>2026-08-31T18:14:01.808000000</dc:date>
    <meta:editing-duration>PT4M33S</meta:editing-duration>
    <meta:editing-cycles>1</meta:editing-cycles>
    <meta:generator>LibreOffice/7.6.2.1$Windows_X86_64 LibreOffice_project/56f7684011345957bbf33a7ee678afaf4d2ba333</meta:generator>
    <meta:document-statistic meta:table-count="0" meta:image-count="0" meta:object-count="0" meta:page-count="1" meta:paragraph-count="21" meta:word-count="486" meta:character-count="3133" meta:non-whitespace-character-count="2679"/>
  </office:meta>
</office:document-meta>
</file>